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40pt" officeooo:rsid="001c27ee" officeooo:paragraph-rsid="001c27ee" style:font-size-asian="35pt" style:font-size-complex="40pt"/>
    </style:style>
    <style:style style:name="P2" style:family="paragraph" style:parent-style-name="Standard">
      <style:paragraph-properties fo:text-align="center" style:justify-single-word="false"/>
      <style:text-properties fo:color="#000000" loext:opacity="100%" fo:font-size="50pt" fo:font-weight="bold" officeooo:rsid="001c27ee" officeooo:paragraph-rsid="001c27ee" style:font-size-asian="50pt" style:font-weight-asian="bold" style:font-size-complex="50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Ve dnech</text:p>
      <text:p text:style-name="P2"/>
      <text:p text:style-name="P2">20. 8. 2026</text:p>
      <text:p text:style-name="P2">a</text:p>
      <text:p text:style-name="P2">21. 8. 2026</text:p>
      <text:p text:style-name="P2"/>
      <text:p text:style-name="P2">bude</text:p>
      <text:p text:style-name="P2">na obecním úřadě</text:p>
      <text:p text:style-name="P2">ve Střížovicích</text:p>
      <text:p text:style-name="P2"/>
      <text:p text:style-name="P2">zavřen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9T09:02:09.527461400</meta:creation-date>
    <meta:print-date>2026-08-19T09:04:57.616472900</meta:print-date>
    <dc:date>2026-08-19T09:05:33.344953000</dc:date>
    <meta:editing-duration>PT3M23S</meta:editing-duration>
    <meta:editing-cycles>1</meta:editing-cycles>
    <meta:document-statistic meta:table-count="0" meta:image-count="0" meta:object-count="0" meta:page-count="1" meta:paragraph-count="8" meta:word-count="16" meta:character-count="73" meta:non-whitespace-character-count="65"/>
    <meta:generator>LibreOffice/26.2.5.2$Windows_X86_64 LibreOffice_project/cd7284b4cbbfeb507e630c1aac019f4157393acb</meta:generator>
  </office:meta>
</office:document-meta>
</file>